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f18e1c818536c0ef0beead6dcd47874.png"/>
  <manifest:file-entry manifest:media-type="image/svg+xml" manifest:full-path="Pictures/714bdab51af39fee04fb9a5f5d73c0f5.svg"/>
  <manifest:file-entry manifest:media-type="image/svg+xml" manifest:full-path="Pictures/b19ecef9fa2ca64d9c8147b69c42c3f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af18e1c818536c0ef0beead6dcd47874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://wiki.ognjisce.si/wiki/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://wiki.ognjisce.si/wiki/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714bdab51af39fee04fb9a5f5d73c0f5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714bdab51af39fee04fb9a5f5d73c0f5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714bdab51af39fee04fb9a5f5d73c0f5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714bdab51af39fee04fb9a5f5d73c0f5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714bdab51af39fee04fb9a5f5d73c0f5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b19ecef9fa2ca64d9c8147b69c42c3f9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ki:dokuwiki</dc:title>
  </office:meta>
</office:document-meta>
</file>