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pored:2018-09:spored-2018-09-26"/>Prva novica, Kar nekaj tako in tako.</text:p>
      <text:p text:style-name="Text_20_body"><text:note text:id="ftn0" text:note-class="footnote"><text:note-citation text:label="1)">1)</text:note-citation><text:note-body><text:p text:style-name="Text_20_body">(to je pa prispevek </text:p></text:note-body></text:note>)</text:p>
      <text:p text:style-name="Text_20_body">In to je druga novic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ored:2018-09:spored-2018-09-26</dc:title>
  </office:meta>
</office:document-meta>
</file>