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pored:2017-01:spored-2017-01-06"/>Petek, 06. 01. 2017</text:p>
      <text:p text:style-name="Text_20_body">05.00 Rožni venec 05.30 Poročila 05.45 Za smeh 05.50 Pričevalci vere 06.00 Napovednik 06.20 Vreme v živo 06.30 Novice 06.55 Misli Matere Terezije 07.00 Zvonjenje 07.30 Novice, Osmrtnice, obvestila, kulturni namig 07.50 Glasbeni spomini 08.00 Strokovnjak svetuje 08.50 Kmetijski nasvet 09.00 Poročila 9.15 Ni meje - za dobre ideje 10.00 Poročila, borzni komentar 10.15 Iz Betanije 10.55 Spominjamo se 11.00 Poročila 11.55 Misli Matere Terezije 12.00 Zvonjenje, molitev po namenu 12.12 PRO 12.30 Poročila, osmrtnice, obvestila 12.55 Za smeh 13.00 Šport 13.30 Vabilo na pot 14.00 Novice 14.30 Komentar tedna 15.00 Utrip dneva, Šport 15.35 Osmrtnice, obvestila, kulturni namig 16.00 Glasbeni spomini 16.30 Kultura 17.00 Novice 17.05 Doživetja narave 18.10 Slovencem po svetu 18.15 Komentar tedna 18.30 Mozaik dneva, Šport 19.00 Prenos sv. maše 19.40 Radio Vatikan 20.00 Petkov večer 22.00 Kolokvij, Ponovitve: 23.00 Mladoskop 24.00 Doživetja narave 01.00 Ob radijskem ognjišču 02.30 Šport 03.00 O klasiki drugače 04.15 Kultura 04.40 Radio Vatik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spored:2017-01:spored-2017-01-06</dc:title>
  </office:meta>
</office:document-meta>
</file>