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span text:style-name="Strong_20_Emphasis"><text:bookmark text:name="obvestila:start"/>AVGUST</text:span></text:p>
      <text:p text:style-name="Text_20_body">Svete maše v kapeli Marije Snežne na Kredarici bodo v sredo, 5. avgusta, ob 11. uri, v petek 14. avgusta ob 19h, v soboto, 15. avgusta ob 8. in 11. uri in v torek, 8. septembra ob 11. uri. Tisti, ki želite prenočiti iz 14. na 15. avgust, pokličite Mira Šlibarja: 031 613 378.</text:p>
      <text:p text:style-name="Text_20_body">SEPTEMBER</text:p>
      <text:p text:style-name="Text_20_body"><text:span text:style-name="Strong_20_Emphasis">Radio Ognjišče vabi na izlet na južno Češko, ki bo od 11. do 13. septembra. Program je objavljen na spletni strani Radia Ognjišče. Prijave sprejema agencija Aritours na številki: 02 252 16 19.</text:span></text:p>
      <text:p text:style-name="Text_20_body"><text:span text:style-name="Strong_20_Emphasis">Informativni dnevi Katehetsko pastoralne šole bodo:</text:span></text:p>
      <text:p text:style-name="Text_20_body">v Kopru, v župnišču sveti Marko, v sredo, 9. septembra, ob 17.00</text:p>
      <text:p text:style-name="Text_20_body">v Ljubljani, na Teološki fakulteti, na Poljanski cesti, v petek, 11. septembra, ob 17. uri</text:p>
      <text:p text:style-name="Text_20_body">v Novem mestu, v Baragovem zavodu, v četrtek, 17. septembra, ob 17:00</text:p>
      <text:p text:style-name="Text_20_body">v Celju, na škofiji, na Prešernovi 23, v petek, 18. septembra, ob 16. uri</text:p>
      <text:p text:style-name="Text_20_body">v Murski Soboti, na škofiji, Gregorčičeva 4, v petek, 18. septembra, ob 16.00,</text:p>
      <text:p text:style-name="Text_20_body">v Mariboru, na Slomškovem trgu 20, v sredo, 30. septembra, ob 17:00</text:p>
      <text:p text:style-name="Text_20_body"><text:span text:style-name="Strong_20_Emphasis">Sreda, 2. september 2026</text:span></text:p>
      <text:p text:style-name="Text_20_body">Na prvo sredo v septembru, 2. septembra, bo pri Sv. Ceciliji v Celju, pri kapucinih, srečanje za onkološke bolnike in druge bolnike ter njihove svojce. Ob 17.30 bo molitev rožnega venca in ob 18. uri sv. maša. Pred sklepom maše bo blagoslov z relikvijami sv. Leopolda Mandića. Pred in med mašo bo priložnost za spoved, po maši pa priložnost za prejem bolniškega maziljenja.</text:p>
      <text:p text:style-name="Text_20_body"><text:span text:style-name="Strong_20_Emphasis">Četrtek, 3. september 2026</text:span></text:p>
      <text:p text:style-name="Text_20_body">Društvo katoliških pedagogov Slovenije vabi k sveti maši za potrebe vzgoje, ki bo v cerkvi sv. Antona Padovanskega na Viču v Ljubljani v četrtek, 3. septembra, ob 19. uri.</text:p>
      <text:p text:style-name="Text_20_body">Župnija Stari trg pri Ložu vabi v četrtek, 3. septembra, k spominski slovesnosti ob 44 – letnici umora božjega služabnika kaplana Franca Kramariča. V Podcerkvi na župnijskem pokopališču, kjer je pokopan, bo v cerkvi ob 18.30 molitev rožnega venca, sledila bo sveta maša. Somaševanje bo vodil domačin dr. Simon Onušič.</text:p>
      <text:p text:style-name="Text_20_body">Uvodno srečanje Delavnic molitve in življnenja bo v Pivki v četrtek, 3. septembra, ob 19:30 v veroučni učilnici.</text:p>
      <text:p text:style-name="Text_20_body">Župnija Ljubljana-Rakovnik vabi k molitvi za beatifikacijo Božjega služabnika Andreja Majcna in za nove duhovne poklice, ki bo v cerkvi Marije Pomočnice v četrtek, 3. septembra. Ob 17.30 bo molitev in ob 18.30 sv. maša.</text:p>
      <text:p text:style-name="Text_20_body"><text:span text:style-name="Strong_20_Emphasis">Petek, 4. september 2026</text:span></text:p>
      <text:p text:style-name="Text_20_body">Na prvi septembrski petek, 4. 9., bo ob 19. uri pri frančiškanih na Tromostovju v Ljubljani darovana sveta maša za slovenske žrtve in njihove rablje. Somaševanje bo vodil ljubljanski nadškof metropolit Stanislav Zore. Po sveti maši bo predstavitev knjige o mučencih – svetniških kandidatih, z naslovom Ker ljubezen ne pozablja.</text:p>
      <text:p text:style-name="Text_20_body">Svetišče Kraljice miru na Kureščku vabi v petek, 4. septembra, k molitvi pred Najsvetejšim, ki bo od 8. do 16.00. Ob 16.00 bo sv. Maša. V soboto, 5. septembra, bo ob 9.00 molitev in ob 10.00 sv.maša, ki jo bo daroval lazarist Rok Žlender. V nedeljo, 6. septembra, bo na Kureščku molitev za osvoboditev in notranje ozdravljenje. Bogoslužje bo vodil eksorcist p. Peter Vrabec. Ob 15. uri bo češčenje in ob 16. uri bo sveta maša. Po sveti maši bo blagoslov vode, soli, olja, kadila in nabožnih predmetov.</text:p>
      <text:p text:style-name="Text_20_body"><text:span text:style-name="Strong_20_Emphasis">Sobota, 5. september 2026</text:span></text:p>
      <text:p text:style-name="Text_20_body">Župnijska karitas Škofljica vabi na predavanje Martina Goloba: CERKEV IN MEDIJI, ki bo v soboto, 5. septembra, ob 20.00 v občinski kulturni dvorani na Škofljici.</text:p>
      <text:p text:style-name="Text_20_body">Center za duhovne poklice vabi mlade od 17-35. leta starosti, ki razmišljajo o duhovniškem poklicu na Zajtrk z mariborskim nadškofom Alojzijem Cviklom, ki bo v soboto, 5. septembra, ob 8. uri v prostorih nadškofije Maribor, na Slomškovem trgu 19. Informacije in prijave: s. Štefka, 031/680 213 oz. cdp@nadskofija-maribor.si</text:p>
      <text:p text:style-name="Text_20_body">Župnija Št. Peter – Otočec vabi na glavni romarski shod na Trško goro pri Novem mestu. V soboto, 5. septembra, bo ob 19.00 maševal škof Andrej Glavan in po maši bo procesija. V nedeljo bo prva maša ob 8.00, slovesna ob 10.00, daroval jo bo škof Andrej Saje, in popoldan ob treh, daroval jo bo prelat Jože Lap. Na mali šmaren, v torek, 8. septembra, bo sveta maša na Trški gori ob 17.00.</text:p>
      <text:p text:style-name="Text_20_body"><text:span text:style-name="Strong_20_Emphasis">Nedelja, 6. september</text:span></text:p>
      <text:p text:style-name="Text_20_body">Župnija Vipava vabi na septembrski shod v svetišče Marije Tolažnice žalostnih v Logu pri Vipavi. Shod bo v nedeljo, 6. septembra, ob 17. uri.</text:p>
      <text:p text:style-name="Text_20_body">Frančiškovi bratje frančiškani vabijo člane Živega rožnega venca in druge molilce k molitvi za nove duhovne poklice na Brezje v nedeljo, 6. septembra. Ob 15.00 bo molitvena ura in ob 16.00 sveta maša.</text:p>
      <text:p text:style-name="Text_20_body">Župnija Brestanica vabi na škofijsko romanje bolnikov, ostarelih in invalidov, ki bo v nedeljo, 6. septembra, v baziliki Marije Lurške. Ob 14.00 bo molitev in ob 15.00 sveta maša, ki jo bo daroval škof Maksimilijan Matjaž.</text:p>
      <text:p text:style-name="Text_20_body">Župnija Ljubljana-Sveti Jakob vabi v nedeljo, 6. septembra, ob 18.30 k sveti maši s klasično glasbo v cerkev sv. Jakoba na Gornjem trgu v Ljubljani. Po sveti maši bo krajši koncert. Na violi da gamba in čembalu bosta nastopila Marino Gonzalez in Ana Marija Krajnc.</text:p>
      <text:p text:style-name="Text_20_body">Župnija Javorje nad Škofjo Loko vabi na slovesnost farnega žegnanja ob godu sv.Tilna, ki bo v nedeljo, 6. septembra. Ob 9h bo sveta maša, pri kateri bo tudi misijonarka sestra Bogdana Kavčič. Del nabirke bo namenjen njenemu misijonu.</text:p>
      <text:p text:style-name="Text_20_body"><text:span text:style-name="Strong_20_Emphasis">Torek, 8. september 2026</text:span></text:p>
      <text:p text:style-name="Text_20_body">Župnija Vipava sporoča, da bodo 8. septembra svete maše v svetišču Marije Tolažnice žalostnih v Logu ob 6.30, 8.00 in 10.00. Priložnost za sveto spoved bo od 6.00 do 11.00.</text:p>
      <text:p text:style-name="Text_20_body">Župnija Poljane vabi na Polanski pogovor, ki bo posvečen primorskemu duhovniku Filipu Terčelju, ki je zaključil svojo življenjsko daritev z mučeniško smrtjo v Davči. Gostja bosta Marija Gasser in zgodovinar dr. Renato Podbersič. Pogovor bo v Bončevi dvorani pod cerkvijo v torek, 8. septembra, ob 19.30.</text:p>
      <text:p text:style-name="Text_20_body"><text:span text:style-name="Strong_20_Emphasis">Sobota, 12. september 2026</text:span></text:p>
      <text:p text:style-name="Text_20_body">ŠKOFIJSKI MOLITVENI DNEVI ZA DUHOVNE POKLICE bodo v soboto, 12. septembra z začetkom ob 9.00:</text:p>
      <text:p text:style-name="Text_20_body">- za škofijo Celje v Petrovčah, - za nadškofijo Ljubljana na Brezjah,</text:p>
      <text:p text:style-name="Text_20_body">- za nadškofijo Maribor na Ptujski Gori, - za škofijo Murska Sobota v Turnišču,</text:p>
      <text:p text:style-name="Text_20_body">- za škofijo Novo Mesto na Zaplazu in - za škofijo Koper na Sveti Gori z začetkom ob 8h</text:p>
      <text:p text:style-name="Text_20_body"><text:span text:style-name="Strong_20_Emphasis">Nedelja, 13. september 2026</text:span></text:p>
      <text:p text:style-name="Text_20_body">Župnija Sveti Križ nad Mariborom praznuje 240 let obstoja. Osrednja slovesnost bo v nedeljo, 13. septembra, ob 11.00. Somaševanje bo vodil nadškof metropolit Alojzij Cvikl, ki bo med sv. mašo blagoslovil obnovljen Marijin oltar, prižnico in Marijin tron. Po sv. maši bo procesija z Najsvetejšim.</text:p>
      <text:p text:style-name="Text_20_body">Župnija VELESOVO vabi v nedeljo, 13. septembra, ob 15 uri na tradicionalni romarski shod in procesijo z Marijinim kipom »Velesovske matere božje« Slovesno somaševanje bo vodil novomeški škof Andrej Saje.</text:p>
      <text:p text:style-name="Text_20_body"><text:span text:style-name="Strong_20_Emphasis">Sobota, 26. september 2026</text:span></text:p>
      <text:p text:style-name="Text_20_body">Mariborska nadškofija vabi na praznovanje Slomškovega dne, ki bo v soboto, 26. Septembra, v Zavodu Antona Martina Slomška v Mariboru. Od 8.30 naprej bodo športna tekmovanja in igre za otroke, predavanja in omizja ter kulturni program. Ob 16.00 bo blagoslov telovadnice in slovesna sveta maša, ki jo bo daroval nadškof Cvikl. Več o programu na spletni strani: <text:a xlink:type="simple" xlink:href="http://www.z-ams.si" text:style-name="Internet_20_link" text:visited-style-name="Visited_20_Internet_20_Link">www.z-ams.si</text:a></text:p>
      <text:p text:style-name="Text_20_body"><text:span text:style-name="Strong_20_Emphasis">Torek, 29. september 2026</text:span></text:p>
      <text:p text:style-name="Text_20_body">Katoliška karizmatična prenova in Dotik Duha pripravljata seminar Krst v Svetem Duhu, ki bo potekal osem zaporednih torkovih večerov v dvorani Osnovne šole Alojzija Šuštarja. Začetek seminarja bo v torek, 29. septembra, ob 19.30. Prijave in informacije na spletni strani: krst.dotikduha.si</text:p>
      <text:p text:style-name="Text_20_body"><text:span text:style-name="Strong_20_Emphasis">OKTOBER</text:span></text:p>
      <text:p text:style-name="Text_20_body"><text:span text:style-name="Strong_20_Emphasis">Radio Ognjišče vabi na romanje v Fatimo, ki bo od 17. do 20. oktobra. Program romanja je objavljen na spletni strani Radia Ognjišče. Prijave pri agenciji Sonček v njenih poslovalnicah ali na številki: 02 220 80 44. </text:span></text:p>
      <text:p text:style-name="Text_20_body"><text:span text:style-name="Strong_20_Emphasis">BOLNIŠKA ŽUPNIJA LJUBLJANA</text:span></text:p>
      <text:p text:style-name="Text_20_body">Bolniška župnija Ljubljana sporoča, da so svete maše v kapeli Povišanja svetega Križa v Kliničnem centru od ponedeljka do petka ob 19.30.</text:p>
      <text:p text:style-name="Text_20_body">Ob torkih, četrtkih in petkih je ob 10.00 dopoldan sveta maša v kapeli Marije, zdravje bolnikov na Onkološkem inštitutu. Ob sobotah ob 15. uri pa v Bolnišnici dr. Petra Držaja v Šiški.</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1970-01-01T00::00:00</meta:creation-date>
    <dc:creator>Generated</dc:creator>
    <dc:date>1970-01-01T00::00:00</dc:date>
    <dc:language>en-US</dc:language>
    <meta:editing-cycles>1</meta:editing-cycles>
    <meta:editing-duration>PT0S</meta:editing-duration>
    <dc:title>obvestila:start</dc:title>
  </office:meta>
</office:document-meta>
</file>