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uhovno:start"/>DECEMBER</text:p>
      <text:p text:style-name="Text_20_body">Dom duhovnosti Kančevci vabi na duhovne vaje s cerkvenimi očeti, od 29. novembra do 1. decembra. Vodila jih bosta frančiškan br. Miran Špelič, profesor za patristiko, in Jana Podjavoršek. Informacije in prijave: na spletu bratje kapucini ali po e-pošti: dom.duhovnosti.kancevci@rkc.si ali na telefonski številki 041-840-897.</text:p>
      <text:p text:style-name="Text_20_body">Ignacijanske duhovne vaje v tišini bodo potekale od 26. do 30. decembra v Ignacijevem domu v Ljubljani. Vodila jih bosta p. Ivan Platovnjak in s. Irena Grandošek. Prijavite se na 051 613 374 oz. <text:a xlink:type="simple" xlink:href="mailto:info@ignacijevdom.si" text:style-name="Internet_20_link" text:visited-style-name="Visited_20_Internet_20_Link">info@ignacijevdom.si</text:a>.</text:p>
      <text:p text:style-name="Text_20_body">Frančiškovi bratje in sestre vabijo na osebno spremljane duhovne vaje v Frančiškovem duhu, ki bodo od 26. do 31. decembra v domu duhovnosti bratov kapucinov v Vipavskem Križu. Prijavite se na E-mail: slamnik@gmail.com ali tel. 040 / 586 81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uhovno:start</dc:title>
  </office:meta>
</office:document-meta>
</file>