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smrtnice:start"/>Petek, 4. 9. 2026</text:span></text:p>
      <text:p text:style-name="Text_20_body"><text:span text:style-name="Strong_20_Emphasis">Svojci sporočajo žalostno vest, da jih je v 95. letu starosti zapustila draga ANA DOLINAR iz Puštala.</text:span> Pogreb drage pokojnice bo v petek, 4. 9., ob 16. uri na pokopališču v Lipici. Od nje se lahko poslovite na dan pogreba od 10. ure naprej v tamkajšnji poslovilni vežici. Svojci sveče hvaležno odklanjajo.</text:p>
      <text:p text:style-name="Horizontal_20_Line"/>
      <text:p text:style-name="Text_20_body"><text:span text:style-name="Strong_20_Emphasis">Četrtek, 3. 9. 2026</text:span></text:p>
      <text:p text:style-name="Text_20_body"><text:span text:style-name="Strong_20_Emphasis">V 92. letu je zapustil zemeljsko življenje dobri mož, oče, brat, stric, dedek in pradedek IVAN – IVKO SELAK iz Dobrave pri Škocjanu.</text:span> <text:line-break/>
Pogreb pokojnika bo v četrtek (4. 9.) ob 17. uri na Otoku. Od srede od 12. ure bo ležal v poslovilni vežici na Otoku. Na željo svojcev lahko namesto cvetja in sveč darujete za cerkev na Otoku ali v dober namen.</text:p>
      <text:p text:style-name="Text_20_body"><text:span text:style-name="Strong_20_Emphasis">M</text:span><text:span text:style-name="Strong_20_Emphasis">nogo prezgodaj je po težki bolezni v 62. letu odšel dragi mož, oče, brat in stric, BRANKO LUNAR iz </text:span> <text:span text:style-name="Strong_20_Emphasis"> Z</text:span><text:span text:style-name="Strong_20_Emphasis">aboršta pri </text:span> <text:span text:style-name="Strong_20_Emphasis"> D</text:span><text:span text:style-name="Strong_20_Emphasis">omžalah. </text:span> Od njega se bodo poslovili v četrtek, 3. 9., ob 15. uri na pokopališču v Domžalah. Na dan pogreba od 9. ure naprej bo žara v tamkajšnji poslovilni vežici.</text:p>
      <text:p text:style-name="Text_20_body"><text:span text:style-name="Strong_20_Emphasis">Svojci sporočajo žalostno vest, da jih je zapustil dragi STANISLAV PIRC iz Vnanjih Goric, Požarnice 72. </text:span> Pogreb pokojnega bo v četrtek, 3. 9., ob 13. uri na pokopališču Vnanje Gorice. Na dan pogreba od 10. ure naprej bo žara v tamkajšnji poslovilni vežici.</text:p>
      <text:p text:style-name="Text_20_body"><text:span text:style-name="Strong_20_Emphasis">Svojci sporočajo žalostno vest, da je v 91. letu starosti v </text:span><text:span text:style-name="Strong_20_Emphasis">B</text:span><text:span text:style-name="Strong_20_Emphasis">ožjem miru zaspal dragi oči, dedek, pradedek, tast, svak in stric JANEZ HOČEVAR iz Trzina. </text:span> Od njega se bodo poslovili v četrtek, 3. septembra, ob 15. uri na pokopališču Žale. Žara bo na dan pogreba od 7. ure naprej v poslovilni vežici sv. Marije na tamkajšnjem pokopališču.</text:p>
      <text:p text:style-name="Text_20_body"><text:span text:style-name="Strong_20_Emphasis">Svojci z globoko žalostjo sporočajo, da je v 95. letu odšla k Bogu draga žena, mama, babica in prababica, Štefanija Dolšak.</text:span> Na zadnjo pot k večnemu počitku jo bodo pospremili v četrtek, 3. 9. 2026 ob 9. uri na pokopališču na Žalah. Na dan pogreba bo žara od 7. do 9. ure v Nikolajevi vežici.</text:p>
      <text:p text:style-name="Horizontal_20_Line"/>
      <text:p text:style-name="Text_20_body"><text:span text:style-name="Strong_20_Emphasis">Sreda, 2. 9. 2026</text:span></text:p>
      <text:p text:style-name="Text_20_body"><text:span text:style-name="Strong_20_Emphasis">Svojci sporočajo, da jih je v 93. letu starosti zapustil dragi očka RUDOLF DOLENC, iz Rovt nad Logatcem 18. </text:span>Pogreb dragega pokojnika bo v sredo , 2.9., ob 16.uri v Rovtah nad Logatcem. Od njega se lahko poslovite na dan pogreba od 10. ure naprej v tamkajšnji poslovilni vežici. Namesto cvetja in sveč lahko darujete za domačo cerkev.</text:p>
      <text:p text:style-name="Text_20_body"><text:span text:style-name="Strong_20_Emphasis">V večnost je odšel dragi mož, oče, dedek in pradedek JANEZ ŽNIDARŠIČ iz Grosupljega</text:span>. Od njega se bodo poslovili v sredo, 2. septembra, ob 16. uri na pokopališču Resje v Grosupljem. Žara pokojnega bo od 10. ure naprej v kapeli. Sveče in cvetje domači hvaležno odklanjajo in prosijo, da darujete za maše, za cerkev ali v dobrodelne namene.</text:p>
      <text:p text:style-name="Text_20_body"><text:span text:style-name="Strong_20_Emphasis">Z globoko žalostjo sporočajo, da je v 91.letu starosti odšla k Bogu draga mama, babica in prababica Jožica Sedlar.</text:span> Na zadnjo pot jo bodo pospremili 2.septembra ob 14.00 na pokopališču v Dravljah. Na dan pogreba bo žara od 9.00 ure naprej v tamkajšnji poslovilni vežici.</text:p>
      <text:p text:style-name="Horizontal_20_Line"/>
      <text:p text:style-name="Text_20_body"><text:span text:style-name="Strong_20_Emphasis">Ponedeljek, 31. 8. 2026</text:span></text:p>
      <text:p text:style-name="Text_20_body"><text:span text:style-name="Strong_20_Emphasis">Domači sporočajo, da je v 83. letu starosti odšla k nebeškemu Očetu Terezija CESTNIK rojena Veronek iz Ptuja, mati duhovnika Branka Cestnika. </text:span>Pogreb drage mame bo v ponedeljek, 31. avgusta, ob 11. uri, na pokopališču na Hajdini. Na dan pogreba, od 9. ure naprej, bo ležala v tamkajšnji mrliški vežici.</text:p>
      <text:p text:style-name="Text_20_body"><text:span text:style-name="Strong_20_Emphasis">Svojci sporočajo, da je odšla h Gospodu po večno plačilo draga IVANA MRAK – IVICA iz Kneže.</text:span> Pogreb drage pokojnice bo v ponedeljek, 31. 8., ob 16. uri iz cerkve Sv. Jurija na Kn é ži. Žara bo na dan pogreba od 14. ure naprej v tamkajšnji cerkvi.</text:p>
      <text:p text:style-name="Text_20_body"><text:span text:style-name="Strong_20_Emphasis">V 74. letu starosti je v Bogu zaspala draga FRANČIŠKA KRIŽNAR </text:span> <text:span text:style-name="Strong_20_Emphasis">iz Trboj, zadnja leta je živela v Domu starejših občanov Črnuče. </text:span> Od nje se bodo poslovili v ponedeljek, 31. avgusta 2026, ob 15. uri na pokopališču v Trbojah. Žara pokojne bo na dan pogreba od 13. ure naprej v tamkajšnji poslovilni vežici. Svojci prosijo, da namesto cvetja in sveč darujete za svete maše.</text:p>
      <text:p text:style-name="Horizontal_20_Line"/>
      <text:p text:style-name="Text_20_body"><text:span text:style-name="Strong_20_Emphasis">Sobota, 29.8. 2026</text:span></text:p>
      <text:p text:style-name="Text_20_body"><text:span text:style-name="Strong_20_Emphasis">Svojci sporočajo, da se je v 92. letu starosti poslovil dragi FRANC ŽIVEC, upokojeni avtoprevoznik iz Pangrč Grma. </text:span> Na njegovo zadnjo pot ga bodo pospremili v soboto, 29. 8. , ob 15. uri na pokopališču na Dolžu. Pokojni bo na dan pogreba od 10. ure naprej ležal v tamkajšnji poslovilni vežici.</text:p>
      <text:p text:style-name="Text_20_body"><text:span text:style-name="Strong_20_Emphasis">Svojci sporočajo, da je v 80. letu starosti k Bogu </text:span><text:span text:style-name="Strong_20_Emphasis">odšla</text:span><text:span text:style-name="Strong_20_Emphasis"> draga </text:span> <text:span text:style-name="Strong_20_Emphasis">ANA JERIČ, rojena Sekne, po domače Sučanova Ana, z Jame. </text:span> Od nje se bodo poslovili v soboto, 29. avgusta 2026, ob 15. uri na pokopališču v Mavčičah. Žara pokojne bo na dan pogreba od 9. ure naprej v tamkajšnji poslovilni vežici.</text:p>
      <text:p text:style-name="Text_20_body"><text:span text:style-name="Strong_20_Emphasis">V Bogu je zaspala in odšla po večno plačilo draga mama ANA NATEK s Šujice pri Dobrovi. </text:span>Pogreb pokojne bo v soboto, 29. 8., ob 14.00 izpred poslovilne vežice na Dobrovi pri Ljubljani. Pokojna bo ležala na dan pogreba od 10.00 naprej v tamkajšnji poslovilnivežici.</text:p>
      <text:p text:style-name="Horizontal_20_Line"/>
      <text:p text:style-name="Text_20_body"><text:span text:style-name="Strong_20_Emphasis">Petek, 28. 8. 2026</text:span></text:p>
      <text:p text:style-name="Text_20_body">Svojci sporočajo, da jih je v 85. letu starosti zapustila draga STANISLAVA MAČEK, rojena Janc iz Britofa. <text:span text:style-name="Strong_20_Emphasis"> Od nje se bo </text:span> <text:span text:style-name="Strong_20_Emphasis"> d </text:span> <text:span text:style-name="Strong_20_Emphasis"> o poslovili v petek, 28. avgusta, ob 15. uri, na pokopališču v Predosljah. Žara pokojne bo na dan pogreba od 9. ure </text:span> <text:span text:style-name="Strong_20_Emphasis"> naprej </text:span> <text:span text:style-name="Strong_20_Emphasis"> v tamkajšnji poslovilni vežici. </text:span></text:p>
      <text:p text:style-name="Horizontal_20_Line"/>
      <text:p text:style-name="Text_20_body"><text:span text:style-name="Strong_20_Emphasis">Četrtek, 27. 8. 2026</text:span></text:p>
      <text:p text:style-name="Text_20_body"><text:span text:style-name="Strong_20_Emphasis">V komaj dopolnjenem 94-tem letu, je zemeljsko delo dokončala ANGELA - GELCA KUMER, rojena Pavšek. </text:span>Slovo bo v četrtek, 27. 8., ob 17. 00 , na pokopališču Podkraj pri Velenju. Po pogrebu bo pogrebna maša v cerkvi sv. Martina v Velenju.</text:p>
      <text:p text:style-name="Horizontal_20_Line"/>
      <text:p text:style-name="Text_20_body"><text:span text:style-name="Strong_20_Emphasis">Torek, 25. 8. 2026</text:span></text:p>
      <text:p text:style-name="Text_20_body"><text:span text:style-name="Strong_20_Emphasis">Svojci sporočajo, da jih je v 83. letu starosti zapustila ljuba mami, babi, tašča, teta in sestra TINKA LOVŠE, rojena LAJEVEC, učiteljica v pokoju iz Kresniških Poljan. </text:span>Pogreb drage pokojnice bo v torek, 25. 8., ob 17. uri v Kresnicah. Od nje se lahko poslovite na dan pogreba od 10. ure naprej v tamkajšnji mrliški vežici.</text:p>
      <text:p text:style-name="Horizontal_20_Line"/>
      <text:p text:style-name="Text_20_body"><text:span text:style-name="Strong_20_Emphasis">Ponedeljek, 24. 8. 2026</text:span></text:p>
      <text:p text:style-name="Text_20_body"><text:span text:style-name="Strong_20_Emphasis">Svojci sporočajo, da je v 86. letu starosti odšla k Bogu draga mami CECILIJA </text:span> <text:span text:style-name="Strong_20_Emphasis">VAGAJA, rojena Bernik, z Drulovke. </text:span>Od nje se bodo poslovili v ponedeljek, 24. avgusta, ob 13. uri, na pokopališču v Besnici. Žara pokojne bo na dan pogreba od 9. ure naprej v tamkajšnji poslovilni vežici. Namesto cvetja in sveč lahko darujete za cerkev na Drulovki.</text:p>
      <text:p text:style-name="Text_20_body"><text:span text:style-name="Strong_20_Emphasis">Svojci sporočajo, da je v Gospodu zaspala draga mama, babica in prababica, BRONISLAVA ZAGORC, po domače Slavka, </text:span> <text:span text:style-name="Strong_20_Emphasis"> iz Koštialove ulice 40 v Novem mestu. </text:span> Pogreb bo v ponedeljek, 24. 8., ob 16. na pokopališču v Ločni. Pokojnica od 13. ure naprej ležala v tamkajšnji poslovilni vežici. Svojci vabijo, da namesto cvetja in sveč darujete za uboge.</text:p>
      <text:p text:style-name="Text_20_body"><text:span text:style-name="Strong_20_Emphasis">Svojci sporočajo, da jih je v 79. letu zapustil dragi mož, oče, brat, stric in prijatelj TINE PERNE iz Stražiška pri Kranju. </text:span> <text:span text:style-name="Strong_20_Emphasis"> Pogreb dragega pokojnika bo v ponedeljek, 24. 8., ob 15. uri na pokopališču v Bitnjah pri Kranju. </text:span> <text:span text:style-name="Strong_20_Emphasis"> Žara pokojnika bo na dan pogreba od 10. ure naprej v poslovilni vežici na tamkajšnjem pokopališču. Po pogrebu bo sv. maša v farni cerkvi v Stražišču. </text:span></text:p>
      <text:p text:style-name="Text_20_body"><text:span text:style-name="Strong_20_Emphasis">V 94. letu starosti je spokojno zaspal in odšel k Bogu ljubljeni oče, stari ata, dedek in pradedek FILIP GROZNIK, po domače Žnidarčkov Filip iz Zagradišča. </text:span> Pogreb s sveto mašo bo v ponedeljek, 24. avgusta, ob 13. uri na pokopališču v Sostrem. Žara pokojnega bo na dan pogreba od 7. ure naprej v tamkajšnji mrliški vežici.</text:p>
      <text:p text:style-name="Text_20_body"><text:span text:style-name="Strong_20_Emphasis">Z žalostjo v srcu, a v veri v vstalega Kristusa in večno življenje v Bogu sporočajo, da je v 90. letu starosti umrla draga žena, mama, babica in prababica </text:span><text:span text:style-name="Strong_20_Emphasis">Marija Platovnjak, roj. Škorja.</text:span> <text:line-break/>
Pogreb bo v ponedeljek, 24. avgusta, ob 15.30 v Laškem. Najprej bo sveta maša v poslovilni dvorani, nato pa pogreb. Od pokojne se bo mogoče posloviti in moliti ob njej v poslovilni dvorani v nedeljo od 9.00 do 19.00 ter v ponedeljek od 10.00 do pogreba.<text:line-break/>
Svojci bodo hvaležni, če namesto cvetja na grob darujete za svete maše ali za potrebe Nadžupnije Laško.</text:p>
      <text:p text:style-name="Horizontal_20_Line"/>
      <text:p text:style-name="Text_20_body"><text:span text:style-name="Strong_20_Emphasis">Sobota, 22. 8. 2026</text:span></text:p>
      <text:p text:style-name="Text_20_body"><text:span text:style-name="Strong_20_Emphasis">Sporočajo žalostno vest, da je v 91. letu umrla IVANKA NAGODE, po domače NAGODETOVA IVANKA iz Jeličnega vrha. </text:span>Pogreb bo v soboto, 22. 8., ob 13. uri na Gorah nad Idrijo. Žara bo na dan pogreba od 9.00 v tamkajšnji poslovilni vežici. Namesto cvetja in sveč lahko darujete za obnovo župnijskega doma na Gorah.</text:p>
      <text:p text:style-name="Text_20_body"><text:span text:style-name="Strong_20_Emphasis">V 91. letu starosti je v </text:span><text:span text:style-name="Strong_20_Emphasis">B</text:span><text:span text:style-name="Strong_20_Emphasis">ožje naročje odšla draga mami, babi in prababi, ter dolgoletna prijateljica Radia Ognjišče, JUDITA ŠVIGELJ, roj</text:span><text:span text:style-name="Strong_20_Emphasis">ena </text:span> <text:span text:style-name="Strong_20_Emphasis">Mihelčič iz Kamnika pod Krimom. </text:span>Pogreb s sveto mašo bo v soboto, 22. 8., ob 14.00 uri na pokopališču v Preserju. Žara z drago pokojno bo v tamkajšnji poslovilni vežici v petek, 21. 8., od 17. do 20. ure in na dan pogreba od 10. ure naprej. Svojci cvetje in sveče hvaležno odklanjajo v korist cerkve sv. Florjana v Kamniku pod Krimom.</text:p>
      <text:p text:style-name="Horizontal_20_Line"/>
      <text:p text:style-name="Text_20_body"><text:span text:style-name="Strong_20_Emphasis">Petek, 21. 8. 2026</text:span></text:p>
      <text:p text:style-name="Text_20_body"><text:span text:style-name="Strong_20_Emphasis">Svojci z žalostjo v srcu sporočajo da jih je v 84. letu starosti zapustil dragi mož, oče, dedi in pradedi, JOŽEF ERCE, po domače Florjanov Joža iz Vodic</text:span>. Pogreb pokojnika bo v petek, 21. 8., ob 16. uri na pokopališču v Vodicah. Žara pokojnika bo na dan pogreba od 10. ure naprej v tamkajšnji poslovilni vežici.</text:p>
      <text:p text:style-name="Text_20_body"><text:span text:style-name="Strong_20_Emphasis">H </text:span><text:span text:style-name="Strong_20_Emphasis">G</text:span><text:span text:style-name="Strong_20_Emphasis">ospodu je odšel IVAN SKOK iz </text:span><text:span text:style-name="Strong_20_Emphasis">Z</text:span><text:span text:style-name="Strong_20_Emphasis">gornjih </text:span><text:span text:style-name="Strong_20_Emphasis">K</text:span><text:span text:style-name="Strong_20_Emphasis">osez pri </text:span><text:span text:style-name="Strong_20_Emphasis">M</text:span><text:span text:style-name="Strong_20_Emphasis">oravčah. </text:span> Od njega se bodo poslovili v petek, 21. 8., ob 15. uri na pokopališču v Moravčah. Na dan pogreba od 8. ure naprej bo žara v tamkajšnji poslovilni vežici.</text:p>
      <text:p text:style-name="Text_20_body"><text:span text:style-name="Strong_20_Emphasis">V 102. letu se je po bogatem in spoštovanja vrednem zemeljskem življenju poslovila in se preselila v Božje naročje draga ZINKA LORGER iz Prekorja 28, nazadnje stanujoča v Domu sv. Jožefa nad Celjem, dolgoletna prijateljica Radia Ognjišče.</text:span> Njeno slovo bo v družinskem in prijateljskem krogu v petek, 21. 8., ob 11. uri na celjskem pokopališču. Žara bo na dan pogreba od 10. ure naprej v vežici.</text:p>
      <text:p text:style-name="Text_20_body"><text:span text:style-name="Strong_20_Emphasis">V sto prvem letu startosti se je poslovila draga mama, sestra, teta in prateta MARIJA BOGDANA TERČELJ, rojena Jesenko.</text:span> Pogreb drage pokojnice bo v petek, 21. 8., ob 12. uri na ljubljanjskih Žalah. Od nje se bodo poslovili na dan pogreba od 7. ure naprej v Plečnikovi kapeli Sv. Jožefa.</text:p>
      <text:p text:style-name="Text_20_body"><text:span text:style-name="Strong_20_Emphasis">V 86. letu starosti je spokojno zaspal in odšel k Bogu dragi oče in dedek VENCEL– VENČESLAV ZADRÁVEC iz Rakovnika v Ljubljani, operni pevec in dolgoletni zborovodja. </text:span>Pogreb bo v petek, 21. 8., ob 13.00 iz vežice sv. Nikolaja na Plečnikovih Žalah, po pogrebu pa bo maša v stari cerkvi Svetega Križa na Žalah. V hvaležen spomin nanj svojci odklanjajo cvetje in sveče v korist dobrodelnim namenom.</text:p>
      <text:p text:style-name="Horizontal_20_Line"/>
      <text:p text:style-name="Text_20_body"><text:span text:style-name="Strong_20_Emphasis">Četrtek, 20. 8. 2026</text:span></text:p>
      <text:p text:style-name="Text_20_body"><text:span text:style-name="Strong_20_Emphasis">V 70. letu se je poslovil ALBIN LUŠINA, po domače cesarjev Bine s Hriba nad Ribčami.</text:span> Pogreb bo v četrtek, 20. 8., ob 16. uri na pokopališču v Moravčah. V sredo, 19. 8. od 17. ure do 20. ure in na dan pogreba od 9. ure naprej bo žara v tamkajšnji poslovilni vežici.</text:p>
      <text:p text:style-name="Text_20_body"><text:span text:style-name="Strong_20_Emphasis">V 84. letu starosti je umrla draga mami, babi, tašča, sestra in teta LENKA HELENA PETRIČ, rojena Vrbinc iz Ljubljane.</text:span> Pogreb pokojne bo v četrtek, 20.8. ob 14h izpred poslovilne vežice sv. Petra na Plečnikovih žalah. Sv. maša bo po pogrebu v cerkvi Sv. Križa na Žalah.</text:p>
      <text:p text:style-name="Horizontal_20_Line"/>
      <text:p text:style-name="Text_20_body"><text:span text:style-name="Strong_20_Emphasis">Sreda, 19.8.2026</text:span></text:p>
      <text:p text:style-name="Text_20_body"><text:span text:style-name="Strong_20_Emphasis">V Gospodu je zaspala draga mama in stara mama STANKA FAJDIGA </text:span> <text:span text:style-name="Strong_20_Emphasis">iz Malega Otoka pri Postojni. </text:span> <text:span text:style-name="Strong_20_Emphasis"> Pogreb bo v sredo, 19. 8., ob 16. uri na pokopališču v Malem Otoku. Pokojna bo na dan pogreba od 10. ure </text:span> <text:span text:style-name="Strong_20_Emphasis"> naprej </text:span> <text:span text:style-name="Strong_20_Emphasis"> ležala v domači hiši. </text:span> <text:span text:style-name="Strong_20_Emphasis"> Svoj dar lahko namenite za župnijo Postojna. </text:span></text:p>
      <text:p text:style-name="Text_20_body"><text:span text:style-name="Strong_20_Emphasis">Svojci sporočajo, da je k Bogu odšla po večno plačilo mama, babi in prababi Marija Simončič iz Dolenjega Boštanja 33.</text:span> Pogreb s sveto mašo bo v sredo 19.8. ob 16. uri na pokopališču v Boštanju. Pokojna bo na dan pogreba od desete ure dalje ležala v poslovilni vežici v Boštanju.</text:p>
      <text:p text:style-name="Horizontal_20_Line"/>
      <text:p text:style-name="Text_20_body"><text:span text:style-name="Strong_20_Emphasis">Torek, 18. 8. 2026</text:span></text:p>
      <text:p text:style-name="Text_20_body"><text:span text:style-name="Strong_20_Emphasis">Svojci z žalostjo v srcu sporočajo, da jih je zapustil dragi oče JANEZ MOŠKRIČ. </text:span>Od njega se bodo poslovili v torek, 18. avgusta, ob 9.30 na pokopališču Sostro. Na dan pogreba bo od 7. ure dalje ležal v mrliški vežici Sostro.</text:p>
      <text:p text:style-name="Text_20_body"><text:span text:style-name="Strong_20_Emphasis">Svojci s težkim srcem sporočajo, da jih je v 83. letu zapustila draga mama MARIJA TRDAN iz Brež. </text:span>Pogreb bo v torek, 18. 8. 2026, ob 17. uri na pokopališču pri Sv. Križu.</text:p>
      <text:p text:style-name="Horizontal_20_Line"/>
      <text:p text:style-name="Text_20_body"><text:span text:style-name="Strong_20_Emphasis">Ponedeljek, 17. 8. 2026</text:span></text:p>
      <text:p text:style-name="Text_20_body"><text:span text:style-name="Strong_20_Emphasis">Svojci sporočajo, da se je v 85. letu starosti poslovila, mama, stara mama, prababica MARIJA BARAGA iz Osredka 3 pri Cerknici.</text:span> Pogreb bo v ponedeljek, 17. 8. 2026, ob 15.45 izpred domače hiše na pokopališče pri Svetem Vidu. Krsta bo na dan pogreba od 9h naprej v domači hiši. Na željo domačih namesto cvetja in sveč darujte za svete maše in potrebe župnijske cerkve.</text:p>
      <text:p text:style-name="Horizontal_20_Line"/>
      <text:p text:style-name="Text_20_body"><text:span text:style-name="Strong_20_Emphasis">Sobota, 15. 8. 2026</text:span></text:p>
      <text:p text:style-name="Text_20_body"><text:span text:style-name="Strong_20_Emphasis">Po kruti bolezni je v 66. letu starosti je umrla draga mami, žena, sestra, babica in prijateljica Sonja Umbergar, rojena Kozlevčar, iz Velikega Gabra.</text:span> Pogreb bo v soboto, 15.8., ob 16.00 uri na pokopališču Veliki Gaber. Žara pokojne bo na dan pogreba od 9.00 ure naprej v poslovilni vežici. Svojci cvetje in sveče hvaležno odklanjajo in naprošajo, da se darove nameni pomoči potrebnim in bolnim.</text:p>
      <text:p text:style-name="Horizontal_20_Line"/>
      <text:p text:style-name="Text_20_body"><text:span text:style-name="Strong_20_Emphasis">Petek, 14. 8. 2026</text:span></text:p>
      <text:p text:style-name="Text_20_body"><text:span text:style-name="Strong_20_Emphasis">V </text:span> <text:span text:style-name="Strong_20_Emphasis"> 59. letu se je poslovil MARKO LESKOVEC iz </text:span> <text:span text:style-name="Strong_20_Emphasis"> Š</text:span><text:span text:style-name="Strong_20_Emphasis">marce. </text:span> Pogreb bo v petek, 14. 8., ob 13. uri na pokopališču na Homcu. Na dan pogreba od 8. ure naprej bo žara v tamkajšnji poslovilni vežici.</text:p>
      <text:p text:style-name="Horizontal_20_Line"/>
      <text:p text:style-name="Text_20_body"><text:span text:style-name="Strong_20_Emphasis">Četrtek, 13. 8. 2026</text:span></text:p>
      <text:p text:style-name="Text_20_body"><text:span text:style-name="Strong_20_Emphasis">Po hudi bolezni je dotrpel in v 78. letu k svojemu Stvarniku odšel dragi mož, oče in dedek, JOŽE VALENTINČIČ iz Deskel, Globno 1. </text:span>Pogreb s sveto mašo bo v četrtek, 13. 8., ob 17. uri v Desklah. Uro pred mašo bo žara pokojnika v tamkajšnji mrliški vežici.</text:p>
      <text:p text:style-name="Text_20_body"><text:span text:style-name="Strong_20_Emphasis">Svojci sporočajo, da jih je v 81. letu starosti za vedno zapustil dragi oče FRANC BAKŠIČ iz Rudnika v Ljubljani, rojen na Raki. </text:span>Pogreb bo v četrtek, 13. 8., ob 13.00 iz vežice sv. Frančiška na starih Plečnikovih žalah. Maša zadušnica bo po pogrebu v stari cerkvi Svetega Križa na Žalah. Namesto cvetja in sveč lahko darujete za cerkev sv. Simona in Juda Tadeja v župniji Ljubljana Rudnik.</text:p>
      <text:p text:style-name="Horizontal_20_Line"/>
      <text:p text:style-name="Text_20_body"><text:span text:style-name="Strong_20_Emphasis">Sreda, 12. 8. 2026</text:span></text:p>
      <text:p text:style-name="Text_20_body"><text:span text:style-name="Strong_20_Emphasis">Svojci sporočajo, da se je v 93. letu starosti poslovil dragi mož, oče stari ata in stari-stari ata SREČKO NAGODE iz Logatca. </text:span> Od njega se bo d o poslovili v sredo, 12. 8., ob 16 uri. Na dan pogreba od 9. ure naprej bo ležal v mrliški vežici. Svojci cvetje in sveče hvaležno odklanjajo. Darujete lahko za svete maše ali dar namenite domu Marije in Marte.</text:p>
      <text:p text:style-name="Text_20_body"><text:span text:style-name="Strong_20_Emphasis">H Gospodu je odšel MARTIN HOSTA z Rodice.</text:span> Od njega se bodo poslovili v sredo, 12. 8., ob 11. uri na pokopališču v Domžalah. Na dan pogreba od 8. ure naprej bo ležal v tamkajšnji poslovilni vežici.</text:p>
      <text:p text:style-name="Horizontal_20_Line"/>
      <text:p text:style-name="Text_20_body"><text:span text:style-name="Strong_20_Emphasis">Torek, 11. 8. 2026</text:span></text:p>
      <text:p text:style-name="Text_20_body"><text:span text:style-name="Strong_20_Emphasis">V 93. letu starosti se je od svoje velike družine poslovil in odšel k Bogu </text:span><text:span text:style-name="Strong_20_Emphasis">JOŽEF TOMAŽIČ, po domače Markov Jože iz Vrhpolja pri Vipavi.</text:span> Pogreb s sveto mašo bo v torek, 11. avgusta ob 17. uri. Od 12. ure naprej bo ležal na svojem domu.</text:p>
      <text:p text:style-name="Horizontal_20_Line"/>
      <text:p text:style-name="Text_20_body"><text:span text:style-name="Strong_20_Emphasis">Ponedeljek, 10.8. 2026</text:span></text:p>
      <text:p text:style-name="Text_20_body">Na praznik Jezusove spremenitve na gori je umrl duhovnik koprske škofije <text:span text:style-name="Strong_20_Emphasis">PAVEL KODELJA,</text:span> župnik v Senožečah. V duhovnika je bil posvečen leta 1998. Kot kaplan-župnijski vikar je deloval v Župniji Kobarid, nato pa je leta 2002 prišel v Senožeče. <text:span text:style-name="Strong_20_Emphasis">Pogreb pokojnega duhovnika Pavla bo v ponedeljek, 10. avgusta, ob 16.00 v župnijski cerkvi v Senožečah.</text:span> Ta dan bo od 11.ure naprejležal v svoji župnijski cerkvi.</text:p>
      <text:p text:style-name="Horizontal_20_Line"/>
      <text:p text:style-name="Text_20_body"><text:span text:style-name="Strong_20_Emphasis">Nedelja, 9.8. 2026</text:span></text:p>
      <text:p text:style-name="Text_20_body"><text:span text:style-name="Strong_20_Emphasis">V 101. letu starosti je odšla v Božje naročje draga mama PAVLA SIMČIČ, rojena Srebre iz Razdrtega, po domače Pavla s Hudičevca. </text:span>Pogreb bo v nedeljo, 9. 8., ob 15. uri na pokopališču v Razdrtem. Od nje se lahko poslovite na dan pogreba od 9. ure naprej v tamkajšnji mrliški vežici. Svojci cvetje in sveče hvaležno odklanjajo v korist domače cerkve.</text:p>
      <text:p text:style-name="Text_20_body"><text:span text:style-name="Strong_20_Emphasis">Svojci sporočajo, da jih je po dolgi in težki bolezni v 82. letu starosti za vedno zapustil dragi brat, stric in bratranec</text:span> <text:span text:style-name="Strong_20_Emphasis">JOŽE KOŠIR iz Topola 8a pri Medvodah.</text:span> Pogreb bo v nedeljo, 8. 8. ob 16.00 pri sv. Katarini na Topolu. Žara bo na dan pogreba od 9. ure naprej v tamkajšnji mrliški vežici. Namesto cvetja in sveč lahko darujete za zvonove pri sv. Jakobu nad Medvodami.</text:p>
      <text:p text:style-name="Horizontal_20_Line"/>
      <text:p text:style-name="Text_20_body"><text:span text:style-name="Strong_20_Emphasis">Sobota, 8.8. 2026</text:span></text:p>
      <text:p text:style-name="Text_20_body"><text:span text:style-name="Strong_20_Emphasis">Svojci sporočajo, da je v 91. letu starosti h Gospodu odšla draga </text:span> <text:span text:style-name="Strong_20_Emphasis">ANICA LOGONDER, po domače Babnikova mama iz Crngroba. </text:span>Pogreb drage pokojnice bo v soboto, 8. avgusta, ob 16. uri na pokopališču v Stari Loki. Od nje se lahko poslovite v petek, 7. avgusta, od 18. ure, ter na dan pogreba od 8.30 naprej v poslovilni vežici v Stari Loki.</text:p>
      <text:p text:style-name="Text_20_body"><text:span text:style-name="Strong_20_Emphasis">Svojci z</text:span><text:span text:style-name="Strong_20_Emphasis"> žalostjo v srcu sporoča</text:span><text:span text:style-name="Strong_20_Emphasis">j</text:span><text:span text:style-name="Strong_20_Emphasis">o, da </text:span><text:span text:style-name="Strong_20_Emphasis">jih</text:span><text:span text:style-name="Strong_20_Emphasis"> je v 44. letu starosti po dolgi in težki bolezni mnogo prezgodaj zapustil dragi UROŠ LEBIČ iz Trboj. </text:span> Od njega se bodo poslovili v soboto, 8. avgusta, ob 17. uri, na pokopališču v Šenčurju. Žara pokojnika bo v petek, 7. 8., od 18. ure naprej v tamkajšnji poslovilni vežici.</text:p>
      <text:p text:style-name="Text_20_body"><text:span text:style-name="Strong_20_Emphasis">Svojo zemeljsko pot je v 89. letu starosti zaključil in odšel k Bogu JOŽE FRANTAR, po domače Šternarjev iz Poženika.</text:span> Pogreb pokojnika bo v soboto, 8. 8., ob 13. uri na pokopališču v Cerkljah. Žara pokojnika bo v petek, 7. 8., od 16. ure naprej v tamkajšnji poslovilni vežici. Svojci cvetje in sveče hvaležno odklanjajo, lahko pa darujete za Cerkljanske orgle.</text:p>
      <text:p text:style-name="Horizontal_20_Line"/>
      <text:p text:style-name="Text_20_body"><text:span text:style-name="Strong_20_Emphasis">Petek, 7. 8. 2026</text:span></text:p>
      <text:p text:style-name="Text_20_body"><text:span text:style-name="Strong_20_Emphasis">H Gospodu je odšla ALOJZIJA LESKOVEC iz Šmarce.</text:span> Od nje se bodo poslovili v petek, 7. 8., ob 15. uri na pokopališču na Homcu. Na dan pogreba od 10. ure naprej bo žara v tamkajšnji poslovilni vežici.</text:p>
      <text:p text:style-name="Text_20_body"><text:span text:style-name="Strong_20_Emphasis">V torek, 4. avgusta, na god arškega župnika sv. Janeza Vianeja, je odšel h Gospodu ANTON GNIDOVEC, duhovnik novomeške škofije.</text:span> Duhovniško službo je opravljal v župnijah Vrhnika, Ljubljana - Trnovo, Toplice, Cerklje ob Krki, Kočevje, Mozelj, Vinica, Sinji Vrh in Preloka. V četrtek. 6. avgusta, bo od 10.00 naprej ležal v župnijski cerkvi Najdenja Sv. Križa na Vinici, kjer bo ob 21.00 maša zadušnica. Pogrebna sveta maša in po njej pogreb bo v petek, 7. avgusta, ob 15.00 na Vinici.</text:p>
      <text:p text:style-name="Text_20_body"><text:span text:style-name="Strong_20_Emphasis">V 89. letu je umrl dragi ata IVAN JÚVAN, po domače ROGÁČEV ata iz Zgornjega Hotiča.</text:span> Pogreb bo v petek, 7. avgusta ob 16. uri v Zgornjem Hotiču. Žara bo na dan pogreba od 11. ure naprej v tamkajšnji mrliški vežici.</text:p>
      <text:p text:style-name="Horizontal_20_Line"/>
      <text:p text:style-name="Text_20_body"><text:span text:style-name="Strong_20_Emphasis">Četrtek, 6. 8. 2026</text:span></text:p>
      <text:p text:style-name="Text_20_body"><text:span text:style-name="Strong_20_Emphasis">K Bogu je v 93. letu starosti odšel ALOJZIJSLAVKO DOLES iz Cerknice.</text:span> Pogreb s sveto mašo bo v četrtek, 6. avgusta , ob 16.00 na pokopališču v Cerknici. Na dan pogreba se boste od pokojnika lahko poslovili od 12.00 naprej v tamkajšnji mrliški vežici.</text:p>
      <text:p text:style-name="Text_20_body"><text:span text:style-name="Strong_20_Emphasis">Svojci sporočajo, da je v 92. letu k Bogu odšel LEON ALBREHT </text:span> <text:span text:style-name="Strong_20_Emphasis">iz Logatca. </text:span> Pogreb bo v četrtek, 6. 8., ob 16. 00 v Gorenjem Logatcu. Od njega se lahko poslovite od 11. 00 naprej v poslovilni vežici. Svojci cvetje in sveče hvaležno odklanjajo. Darujete lahko za obnovo Taborske cerkve ali v druge dobrodelne namene .</text:p>
      <text:p text:style-name="Text_20_body"><text:span text:style-name="Strong_20_Emphasis">H </text:span><text:span text:style-name="Strong_20_Emphasis">G</text:span><text:span text:style-name="Strong_20_Emphasis">ospodu je odšel DUŠAN PRELOVŠEK s </text:span><text:span text:style-name="Strong_20_Emphasis">K</text:span><text:span text:style-name="Strong_20_Emphasis">oličevega. </text:span> Od njega se bodo poslovili v četrtek, 6. 8., ob 13. uri na pokopališču v Domžalah. Na dan pogreba od 8. ure naprej bo žara v tamkajšnji poslovilni vežici.</text:p>
      <text:p text:style-name="Horizontal_20_Line"/>
      <text:p text:style-name="Text_20_body"><text:span text:style-name="Strong_20_Emphasis">Sreda, 5. </text:span><text:span text:style-name="Strong_20_Emphasis">8. 2026</text:span></text:p>
      <text:p text:style-name="Text_20_body"><text:span text:style-name="Strong_20_Emphasis">V 90. letu je odšla v Božje naročje, draga sestra in teta JOŽEFA ISTENIČ iz Rovt, po domače, Galetova Pepca. </text:span> Pogreb drage pokojnice bo v sredo, 5. 8., s sveto mašo ob 16. uri v župnjiski cerkvi v Rovtah. Od nje se lahko poslovite na dan pogreba,od 10. ure naprej v mrliški vežici v Rovtah.</text:p>
      <text:p text:style-name="Text_20_body"><text:span text:style-name="Strong_20_Emphasis">Svojci sporočajo, da je v 90. letu starosti odš</text:span><text:span text:style-name="Strong_20_Emphasis">e</text:span><text:span text:style-name="Strong_20_Emphasis">l k Bogu dragi TONE VALJAVEC, po domače Žulčov Tone, s Sr</text:span><text:span text:style-name="Strong_20_Emphasis">ednje </text:span><text:span text:style-name="Strong_20_Emphasis">Bele. </text:span>Od njega se bodo poslovili v sredo, 5. avgusta, ob 17. uri na pokopališču v Preddvoru. Pokojni bo v torek, 4. 8., od 18. ure naprej ležal v tamkajšnji poslovilni vežici.</text:p>
      <text:p text:style-name="Text_20_body"><text:span text:style-name="Strong_20_Emphasis">Svojo zemeljsko pot je v 80. letu starosti zaključil dr. Jože Ramovš. </text:span>Pogreb s sv. mašo bo v sredo, 5. avgusta, ob 10. uri na Žalah v Ljubljani. Žara bo na dan pogreba od 7. ure dalje v mrliški vežici sv. Nikolaja.Namesto cvetja in sveč lahko v spomin nanj namenite dar Inštitutu Antona Trstenjaka za nadaljevanje njegovega življenjskega dela.</text:p>
      <text:p text:style-name="Horizontal_20_Line"/>
      <text:p text:style-name="Text_20_body"><text:span text:style-name="Strong_20_Emphasis">Četrtek, 4. 8. 2026</text:span></text:p>
      <text:p text:style-name="Text_20_body"><text:span text:style-name="Strong_20_Emphasis">K Bogu je v 94. letu starosti odšel Frančišek Jerebič iz Spodnjega Kašlja, župnija Ljubljana – Kašelj/ Zalog, po domače Mežnarjev Franc z Janč.</text:span> Pogreb s sveto mašo bo v torek, 4. avgusta, ob 10.30 na ljubljanskih Žalah. Pokojnik bo na dan pogreba od 7. ure naprej ležal v poslovilni vežici sv. Frančiška. Namesto cvetja in sveč lahko darujete za obnovo podružnične cerkve sv. Andreja v Kašlju.</text:p>
      <text:p text:style-name="Horizontal_20_Line"/>
      <text:p text:style-name="Text_20_body"><text:span text:style-name="Strong_20_Emphasis">Sobota, 1.8.2026</text:span></text:p>
      <text:p text:style-name="Text_20_body"><text:span text:style-name="Strong_20_Emphasis">H GOSPODU JE ODŠEL TONE PLANINŠEK, dolgoletni sodelavec Radia Ognjišče in voditelj Krščanskega bratstva bolnikov in invalidov.</text:span> Od njega se bodo poslovili v soboto, 1. avgusta, ob 16. uri na pokopališču v Šmartnem pri Litiji. Na dan pogreba bo od 10. ure naprej ležal v tamkajšnji poslovilni vežici. Namesto cvetja in sveč lahko darujete za nov župnijski dom v Šmartnem pri Litiji.</text:p>
      <text:p text:style-name="Horizontal_20_Line"/>
      <text:p text:style-name="Text_20_body"><text:span text:style-name="Strong_20_Emphasis">Petek, 31.7.2026</text:span></text:p>
      <text:p text:style-name="Text_20_body"><text:span text:style-name="Strong_20_Emphasis">H Gospodu je odšel CIRIL MARČUN iz Radomelj</text:span>. Od njega se bodo poslovili v soboto, 1.8. ob 12h na pokopališču v Radomljah. Na dan pogreba od 8h naprej bo ležal v tamkajšnji poslovilni vežici.</text:p>
      <text:p text:style-name="Text_20_body"><text:span text:style-name="Strong_20_Emphasis">V 95. letu starosti je v Bogu mirno zaspala IVANKA SKVARČA IZ ČIRČ.</text:span> Pogreb drage pokojnice bo v petek, 31. julija ob 10h na Mestnem pokopališču v Kranju. Žara pokojne bo na dan pogreba od 8. ure dalje v poslovilni vežici na tamkajšnjem pokopališču.</text:p>
      <text:p text:style-name="Text_20_body"><text:span text:style-name="Strong_20_Emphasis">V 57. letu se je poslovila FRANČIŠKA GRILJC, rojena Krt iz Godiča. </text:span>Pogreb pokojnice bo v petek, 31.7., ob 17h na pokopallišču v Zgornjih Stranjah. Žara pokojnice bo na dan pogreba od 11h naprej v poslovilni vežici.</text:p>
      <text:p text:style-name="Text_20_body"><text:span text:style-name="Strong_20_Emphasis">Svojci sporočajo žalostno vest, da jih je po hudi bolezni zapustila draga žena, mama, tašča in stara mama, Janja Andoljšek, rojena Izlaty.</text:span> Pokojna bo pripeljana v poslovilno vežico na pokopališču Videm v Prigorici v četrtek, 30.7. ob 16. uri. Pogreb bo v petek 31.7. ob 17. uri na pokopališču Videm v Prigorici.</text:p>
      <text:p text:style-name="Text_20_body"><text:span text:style-name="Strong_20_Emphasis">Svojci sporočajo, da je v Gospodu zaspal dragi oče, tast in dedek FRANČIŠEK ZUPAN, po domače Figov Fronc iz Žirovnice.</text:span> Od njega se bodo poslovili v petek, 31. julija. Pokojni bo od 10. ure naprej ležal v poslovilni vežici na Breznici. Pogrebna sveta maša bo ob 16. uri. Cvetje in sveče svojci hvaležno odklanjajo. Namesto tega lahko sredstva namenite za dar Župnijski cerkvi Žalostne Matere Božje na Breznici.</text:p>
      <text:p text:style-name="Horizontal_20_Line"/>
      <text:p text:style-name="Text_20_body"><text:span text:style-name="Strong_20_Emphasis">Četrtek, 30.7.2026</text:span></text:p>
      <text:p text:style-name="Text_20_body"><text:span text:style-name="Strong_20_Emphasis">Svojci sporočajo, da je v 94. letu starosti odšel k Bogu dragi oče, dedek in pradedek RAFAEL JERALA, po domače LENARČEV RAFI iz Mavčič. </text:span>Od njega se bodo poslovili v četrtek, 30. julija, ob 16. uri, na pokopališču v Mavčičah. Žara pokojnika bo na dan pogreba od 9. ure v tamkajšnji poslovilni vežici.</text:p>
      <text:p text:style-name="Text_20_body"><text:span text:style-name="Strong_20_Emphasis">V 87. letu starosti je odšla k Bogu draga MARIJA ERZAR, rojena Kokalj, po domače Pstnakova Mimi, s Prebačevega.</text:span> Od nje se bodo poslovili v četrtek, 30. julija, ob 15. uri, na pokopališču v Šenčurju. Žara pokojne bo na dan pogreba od 9. ure v tamkajšnji poslovilni vežici.</text:p>
      <text:p text:style-name="Horizontal_20_Line"/>
      <text:p text:style-name="Text_20_body"><text:span text:style-name="Strong_20_Emphasis">Sreda, 29. 7. 2026</text:span></text:p>
      <text:p text:style-name="Text_20_body"><text:span text:style-name="Strong_20_Emphasis">Svojci sporočajo, da jih je zapustil dragi mož, oče, dedek in pradedek STANE ŠUBELJ, po domače Múzlov Stane iz Podmolnika.</text:span> Pogreb pokojnika bo v sredo, 29. julija, ob 13. uri. Na dan pogreba bo od 8. ure naprej ležal v poslovilni vežici na pokopališču Sostro.</text:p>
      <text:p text:style-name="Horizontal_20_Line"/>
      <text:p text:style-name="Text_20_body"><text:span text:style-name="Strong_20_Emphasis">Torek, 28.7.2026</text:span></text:p>
      <text:p text:style-name="Text_20_body"><text:span text:style-name="Strong_20_Emphasis">Poslovil se je in odšel k Bogu dragi mož, ata in stari ata JANEZ JERINA iz Logatca</text:span>. Pogreb bo v torek, 28.7. ob 16h. Od njega se lahko poslovite v vežice v Dolenjem Logatcu na dan pogreba od 10h naprej.</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smrtnice:start</dc:title>
  </office:meta>
</office:document-meta>
</file>